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3"/>
    <style:style style:name="P4" style:family="paragraph" style:parent-style-name="Text_20_body" style:list-style-name="L4"/>
    <style:style style:name="P5" style:family="paragraph" style:parent-style-name="Text_20_body" style:list-style-name="L5"/>
    <style:style style:name="P6" style:family="paragraph" style:parent-style-name="Text_20_body" style:list-style-name="L1">
      <style:paragraph-properties fo:margin-top="0cm" fo:margin-bottom="0cm"/>
    </style:style>
    <style:style style:name="P7" style:family="paragraph" style:parent-style-name="Text_20_body" style:list-style-name="L2">
      <style:paragraph-properties fo:margin-top="0cm" fo:margin-bottom="0cm"/>
    </style:style>
    <style:style style:name="P8" style:family="paragraph" style:parent-style-name="Text_20_body" style:list-style-name="L3">
      <style:paragraph-properties fo:margin-top="0cm" fo:margin-bottom="0cm"/>
    </style:style>
    <style:style style:name="P9" style:family="paragraph" style:parent-style-name="Text_20_body" style:list-style-name="L4">
      <style:paragraph-properties fo:margin-top="0cm" fo:margin-bottom="0cm"/>
    </style:style>
    <style:style style:name="P10" style:family="paragraph" style:parent-style-name="Text_20_body" style:list-style-name="L5">
      <style:paragraph-properties fo:margin-top="0cm" fo:margin-bottom="0cm"/>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text:span text:style-name="Strong_20_Emphasis">The Observatory Handbook</text:span></text:h>
      <text:h text:style-name="Heading_20_3" text:outline-level="3">Seventh Edition (2026)</text:h>
      <text:h text:style-name="Heading_20_2" text:outline-level="2">Foreword</text:h>
      <text:p text:style-name="Text_20_body">The world described in this handbook was first discovered in <text:span text:style-name="Strong_20_Emphasis">1969</text:span> by <text:span text:style-name="Strong_20_Emphasis">G. Spencer-Brown</text:span>.</text:p>
      <text:p text:style-name="Text_20_body">His initial observations were published later that year under the title <text:span text:style-name="Emphasis">Laws of Form</text:span>. Although the work attracted attention in mathematics, logic, and philosophy, its true significance remained largely unrecognized. Only decades later did researchers begin to understand that it was not merely a formal system, but the first documented description of an entirely different world.</text:p>
      <text:p text:style-name="Text_20_body">The Observatory was established in <text:span text:style-name="Strong_20_Emphasis">1984</text:span> to continue that work.</text:p>
      <text:p text:style-name="Text_20_body">Since then, the Institute has devoted itself to observing, documenting, and experimenting within the world first revealed by Spencer-Brown. Much has been learned, but much remains unknown. Every observation raises new questions. Every experiment reveals new possibilities.</text:p>
      <text:p text:style-name="Text_20_body">This handbook summarizes the Institute's current understanding.</text:p>
      <text:p text:style-name="Text_20_body">It is not a complete description of the world.</text:p>
      <text:p text:style-name="Text_20_body">It is a guide to our present knowledge.</text:p>
      <text:p text:style-name="Text_20_body">The concepts presented here should therefore be understood as working definitions rather than absolute truths. Like every previous edition, this handbook reflects what the Institute believes today. Future editions may revise, refine, or replace any part of it as our understanding continues to evolve.</text:p>
      <text:p text:style-name="Text_20_body">Welcome to The Observatory.</text:p>
      <text:p text:style-name="Text_20_body"><text:span text:style-name="Strong_20_Emphasis">Der Archivar</text:span></text:p>
      <text:p text:style-name="Text_20_body"><text:span text:style-name="Strong_20_Emphasis">The Observatory</text:span></text:p>
      <text:p text:style-name="Text_20_body"><text:span text:style-name="Strong_20_Emphasis">Seventh Edition</text:span></text:p>
      <text:p text:style-name="Text_20_body"><text:span text:style-name="Strong_20_Emphasis">2026</text:span></text:p>
      <text:h text:style-name="Heading_20_1" text:outline-level="1">Chapter I</text:h>
      <text:h text:style-name="Heading_20_1" text:outline-level="1">The Institute</text:h>
      <text:p text:style-name="Text_20_body">The Observatory is an independent research institute dedicated to the study of a world first discovered by <text:span text:style-name="Strong_20_Emphasis">G. Spencer-Brown</text:span> in 1969.</text:p>
      <text:p text:style-name="Text_20_body">Founded in <text:span text:style-name="Strong_20_Emphasis">1984</text:span>, the Institute exists for a single purpose: to observe, understand, and document the structures, processes, and regularities of that world.</text:p>
      <text:p text:style-name="Text_20_body">Unlike the natural sciences, where the object of study is directly accessible, the world described in this handbook cannot be approached through physical travel. It is accessible only through observation and controlled experimentation.</text:p>
      <text:p text:style-name="Text_20_body">For this reason, the Institute places particular emphasis on careful documentation. Every observation is archived. Every experiment is reproducible. Every conclusion remains provisional.</text:p>
      <text:p text:style-name="Text_20_body"><text:soft-page-break/>Knowledge at The Observatory is cumulative.</text:p>
      <text:p text:style-name="Text_20_body">No researcher works in isolation. Each role contributes to an ongoing body of observations that extends across decades. New discoveries are understood in relation to previous work rather than replacing it.</text:p>
      <text:p text:style-name="Text_20_body">The Institute therefore distinguishes between <text:span text:style-name="Strong_20_Emphasis">observation</text:span> and <text:span text:style-name="Strong_20_Emphasis">interpretation</text:span>.</text:p>
      <text:p text:style-name="Text_20_body">Observations are preserved whenever possible.</text:p>
      <text:p text:style-name="Text_20_body">Interpretations may change.</text:p>
      <text:p text:style-name="Horizontal_20_Line"/>
      <text:h text:style-name="Heading_20_2" text:outline-level="2">The Faculty</text:h>
      <text:p text:style-name="Text_20_body">Research at The Observatory is conducted through a number of specialised academic roles. These titles describe institutional functions rather than personal identities. Individuals may change; the roles remain.</text:p>
      <text:p text:style-name="Text_20_body">Among the principal members of the Faculty are:</text:p>
      <text:list xml:id="list1723034193705732775" text:style-name="L1">
        <text:list-item>
          <text:p text:style-name="P6"><text:span text:style-name="Strong_20_Emphasis">The Rector</text:span> — Provides scientific direction for the Institute and safeguards its long-term research programme. </text:p>
        </text:list-item>
        <text:list-item>
          <text:p text:style-name="P6"><text:span text:style-name="Strong_20_Emphasis">Der Archivar</text:span> — Maintains the Observatory Archive, preserves observations, publishes handbook editions, and ensures the integrity of the historical record. </text:p>
        </text:list-item>
        <text:list-item>
          <text:p text:style-name="P6"><text:span text:style-name="Strong_20_Emphasis">The Historian</text:span> — Studies the development of worlds over time and reconstructs coherent historical narratives from observational evidence. </text:p>
        </text:list-item>
        <text:list-item>
          <text:p text:style-name="P6"><text:span text:style-name="Strong_20_Emphasis">The Systems Theorist</text:span> — Investigates structural organisation, feedback, emergence, stability, adaptation, and systemic change. </text:p>
        </text:list-item>
        <text:list-item>
          <text:p text:style-name="P6"><text:span text:style-name="Strong_20_Emphasis">Data</text:span> — Responsible for comparative analysis, statistical methodology, and the quantitative study of distinctions. Maintains the Institute's analytical standards and remains inexplicably enthusiastic about Poisson distributions. </text:p>
        </text:list-item>
        <text:list-item>
          <text:p text:style-name="P1"><text:span text:style-name="Strong_20_Emphasis">Nash</text:span> — Produces primary observational reports from simulation data. Nash does not explain the world; Nash describes what is observed. </text:p>
        </text:list-item>
      </text:list>
      <text:p text:style-name="Text_20_body">The Faculty is supported by numerous assistants, researchers, technicians, and students whose work contributes to the Institute's ongoing investigations.</text:p>
      <text:p text:style-name="Horizontal_20_Line"/>
      <text:h text:style-name="Heading_20_2" text:outline-level="2">The Motto</text:h>
      <text:p text:style-name="Quotations"><text:span text:style-name="Strong_20_Emphasis">Ab una distinctione omnia.</text:span></text:p>
      <text:p text:style-name="Text_20_body"><text:span text:style-name="Emphasis">From one distinction, everything.</text:span></text:p>
      <text:p text:style-name="Text_20_body">This principle serves as both the Institute's motto and the foundation of its scientific programme.</text:p>
      <text:p text:style-name="Text_20_body">The Observatory assumes that every observable structure, regardless of its apparent complexity, can ultimately be traced back to distinctions and the consequences that follow from them.</text:p>
      <text:h text:style-name="Heading_20_1" text:outline-level="1"><text:soft-page-break/>Chapter II</text:h>
      <text:h text:style-name="Heading_20_1" text:outline-level="1">Ontology</text:h>
      <text:p text:style-name="Text_20_body">Before describing the operation of the world, it is necessary to define the entities from which it is composed.</text:p>
      <text:p text:style-name="Text_20_body">The Observatory does not assume that the concepts presented here represent ultimate reality. They are the current conceptual framework used to describe consistent observations.</text:p>
      <text:p text:style-name="Text_20_body">As the Institute's understanding evolves, these definitions may also evolve.</text:p>
      <text:p text:style-name="Horizontal_20_Line"/>
      <text:h text:style-name="Heading_20_2" text:outline-level="2">Distinction</text:h>
      <text:p text:style-name="Text_20_body">A <text:span text:style-name="Strong_20_Emphasis">distinction</text:span> is the fundamental operation of the world.</text:p>
      <text:p text:style-name="Text_20_body">Nothing exists before a distinction is made.</text:p>
      <text:p text:style-name="Text_20_body">A distinction separates what was previously undifferentiated into two sides. Once drawn, it establishes the possibility of further operations.</text:p>
      <text:p text:style-name="Text_20_body">Every observed phenomenon ultimately depends upon distinctions that preceded it.</text:p>
      <text:p text:style-name="Text_20_body">The Observatory therefore treats the distinction—not matter, energy, information, or communication—as the primitive element of the world.</text:p>
      <text:p text:style-name="Horizontal_20_Line"/>
      <text:h text:style-name="Heading_20_2" text:outline-level="2">Potential Space</text:h>
      <text:p text:style-name="Text_20_body">Every distinction creates possibilities.</text:p>
      <text:p text:style-name="Text_20_body">Most of these possibilities are never realised.</text:p>
      <text:p text:style-name="Text_20_body">The Institute refers to the complete set of currently available possibilities as <text:span text:style-name="Strong_20_Emphasis">Potential Space</text:span>.</text:p>
      <text:p text:style-name="Text_20_body">Potential Space is not a place.</text:p>
      <text:p text:style-name="Text_20_body">It is the structural horizon of what could happen next.</text:p>
      <text:p text:style-name="Text_20_body">Its size and composition are continuously reshaped by previous operations.</text:p>
      <text:p text:style-name="Horizontal_20_Line"/>
      <text:h text:style-name="Heading_20_2" text:outline-level="2">Selection</text:h>
      <text:p text:style-name="Text_20_body">Not every possibility becomes reality.</text:p>
      <text:p text:style-name="Text_20_body">From the possibilities contained within Potential Space, one or more are selected.</text:p>
      <text:p text:style-name="Text_20_body">Selection is therefore the transition from possibility to actuality.</text:p>
      <text:p text:style-name="Text_20_body">Selections are influenced by the current structure of the world, its history, local conditions, and stochastic variation.</text:p>
      <text:p text:style-name="Text_20_body">Without selection, no change occurs.</text:p>
      <text:p text:style-name="Horizontal_20_Line"/>
      <text:h text:style-name="Heading_20_2" text:outline-level="2"><text:soft-page-break/>Actualisation</text:h>
      <text:p text:style-name="Text_20_body">A selected possibility becomes an <text:span text:style-name="Strong_20_Emphasis">actualisation</text:span>.</text:p>
      <text:p text:style-name="Text_20_body">Actualisations are the observable events from which history is constructed.</text:p>
      <text:p text:style-name="Text_20_body">Every actualisation immediately becomes part of the world's past and contributes to future possibilities.</text:p>
      <text:p text:style-name="Text_20_body">Nothing disappears completely.</text:p>
      <text:p text:style-name="Text_20_body">Every actualisation leaves structural consequences.</text:p>
      <text:p text:style-name="Horizontal_20_Line"/>
      <text:h text:style-name="Heading_20_2" text:outline-level="2">History</text:h>
      <text:p text:style-name="Text_20_body">History is the complete record of every actualisation that has occurred.</text:p>
      <text:p text:style-name="Text_20_body">History cannot be altered.</text:p>
      <text:p text:style-name="Text_20_body">It serves as the permanent record from which all future structure emerges.</text:p>
      <text:p text:style-name="Text_20_body">The Observatory distinguishes carefully between <text:span text:style-name="Strong_20_Emphasis">history</text:span> and <text:span text:style-name="Strong_20_Emphasis">memory</text:span>.</text:p>
      <text:p text:style-name="Text_20_body">History contains everything that has happened.</text:p>
      <text:p text:style-name="Text_20_body">Memory contains only what continues to exert structural influence.</text:p>
      <text:p text:style-name="Horizontal_20_Line"/>
      <text:h text:style-name="Heading_20_2" text:outline-level="2">Structure</text:h>
      <text:p text:style-name="Text_20_body">Structure is the persistent influence of history upon future selections.</text:p>
      <text:p text:style-name="Text_20_body">It is not an object.</text:p>
      <text:p text:style-name="Text_20_body">It is not a location.</text:p>
      <text:p text:style-name="Text_20_body">It is not a collection of stored entities.</text:p>
      <text:p text:style-name="Text_20_body">Structure exists only through its effects.</text:p>
      <text:p text:style-name="Text_20_body">Whenever previous actualisations make certain future selections more or less likely, structure is present.</text:p>
      <text:p text:style-name="Text_20_body">Because structure is distributed throughout the history of the world, it cannot be directly observed.</text:p>
      <text:p text:style-name="Text_20_body">It can only be inferred from recurring patterns of selection.</text:p>
      <text:p text:style-name="Horizontal_20_Line"/>
      <text:h text:style-name="Heading_20_2" text:outline-level="2">Memory</text:h>
      <text:p text:style-name="Text_20_body">Memory is the active portion of history.</text:p>
      <text:p text:style-name="Text_20_body">Not every historical event continues to influence the future.</text:p>
      <text:p text:style-name="Text_20_body">Those that do constitute the world's memory.</text:p>
      <text:p text:style-name="Text_20_body">Memory is therefore dynamic.</text:p>
      <text:p text:style-name="Text_20_body">It strengthens through repeated reinforcement and gradually weakens when no longer supported by subsequent operations.</text:p>
      <text:p text:style-name="Text_20_body"><text:soft-page-break/>Memory should not be understood as storage.</text:p>
      <text:p text:style-name="Text_20_body">It is the continued structural relevance of the past.</text:p>
      <text:p text:style-name="Horizontal_20_Line"/>
      <text:h text:style-name="Heading_20_2" text:outline-level="2">Constraints</text:h>
      <text:p text:style-name="Text_20_body">Constraints define the conditions under which selections occur.</text:p>
      <text:p text:style-name="Text_20_body">They do not produce operations.</text:p>
      <text:p text:style-name="Text_20_body">Instead, they shape the possibilities available within Potential Space.</text:p>
      <text:p text:style-name="Text_20_body">Every world possesses constraints.</text:p>
      <text:p text:style-name="Text_20_body">Without them, every possibility would be equally likely, and no stable structures could emerge.</text:p>
      <text:p text:style-name="Text_20_body">Constraints therefore make complexity possible.</text:p>
      <text:p text:style-name="Horizontal_20_Line"/>
      <text:h text:style-name="Heading_20_2" text:outline-level="2">Emergence</text:h>
      <text:p text:style-name="Text_20_body">No entity within the world possesses complete knowledge of the structures it helps produce.</text:p>
      <text:p text:style-name="Text_20_body">Larger patterns arise from countless local operations performed without global coordination.</text:p>
      <text:p text:style-name="Text_20_body">The Observatory refers to this process as <text:span text:style-name="Strong_20_Emphasis">emergence</text:span>.</text:p>
      <text:p text:style-name="Text_20_body">Emergence is not a separate mechanism.</text:p>
      <text:p text:style-name="Text_20_body">It is the observable consequence of many distinctions, selections, and constraints interacting over time.</text:p>
      <text:p text:style-name="Horizontal_20_Line"/>
      <text:p text:style-name="Text_20_body">This ontology forms the conceptual foundation for every observation, experiment, and analysis conducted by The Observatory.</text:p>
      <text:p text:style-name="Text_20_body">The following chapter describes how these concepts interact during the operation of the world.</text:p>
      <text:h text:style-name="Heading_20_1" text:outline-level="1">Chapter III</text:h>
      <text:h text:style-name="Heading_20_1" text:outline-level="1">The World</text:h>
      <text:p text:style-name="Text_20_body">The world studied by The Observatory is neither static nor predetermined.</text:p>
      <text:p text:style-name="Text_20_body">It exists only through continuous operation.</text:p>
      <text:p text:style-name="Text_20_body">Nothing within the world persists independently of these operations. Every observable phenomenon is produced through an ongoing process of distinctions, selections, and structural change.</text:p>
      <text:p text:style-name="Text_20_body">The world is therefore better understood as an evolving process than as a collection of objects.</text:p>
      <text:p text:style-name="Horizontal_20_Line"/>
      <text:h text:style-name="Heading_20_2" text:outline-level="2">A World of Operations</text:h>
      <text:p text:style-name="Text_20_body">The Observatory does not describe the world in terms of things.</text:p>
      <text:p text:style-name="Text_20_body"><text:soft-page-break/>Instead, it describes operations.</text:p>
      <text:p text:style-name="Text_20_body">Every observable structure exists because operations have occurred previously and continue to influence future operations.</text:p>
      <text:p text:style-name="Text_20_body">Objects, identities, and stable forms are therefore understood as temporary expressions of persistent structural patterns.</text:p>
      <text:p text:style-name="Text_20_body">They are consequences of operation, not its origin.</text:p>
      <text:p text:style-name="Horizontal_20_Line"/>
      <text:h text:style-name="Heading_20_2" text:outline-level="2">Time</text:h>
      <text:p text:style-name="Text_20_body">Time does not flow independently of the world.</text:p>
      <text:p text:style-name="Text_20_body">The passage of time is observed through operations.</text:p>
      <text:p text:style-name="Text_20_body">When no operations occur, nothing changes.</text:p>
      <text:p text:style-name="Text_20_body">For analytical purposes, the Institute distinguishes several complementary forms of time.</text:p>
      <text:p text:style-name="Text_20_body"><text:span text:style-name="Strong_20_Emphasis">Chronological Time</text:span> measures the sequential progression of observations.</text:p>
      <text:p text:style-name="Text_20_body"><text:span text:style-name="Strong_20_Emphasis">Operational Time</text:span> records the production of actualisations.</text:p>
      <text:p text:style-name="Text_20_body"><text:span text:style-name="Strong_20_Emphasis">Structural Time</text:span> measures lasting changes in the organisation of the world.</text:p>
      <text:p text:style-name="Text_20_body"><text:span text:style-name="Strong_20_Emphasis">Meaning Time</text:span> reflects the evolution of interpretive structures.</text:p>
      <text:p text:style-name="Text_20_body"><text:span text:style-name="Strong_20_Emphasis">Communication Time</text:span> records the development of communicative patterns where such systems emerge.</text:p>
      <text:p text:style-name="Text_20_body">These perspectives describe the same world from different analytical viewpoints.</text:p>
      <text:p text:style-name="Horizontal_20_Line"/>
      <text:h text:style-name="Heading_20_2" text:outline-level="2">Zones</text:h>
      <text:p text:style-name="Text_20_body">Every world consists of multiple <text:span text:style-name="Strong_20_Emphasis">Zones</text:span>.</text:p>
      <text:p text:style-name="Text_20_body">A Zone represents a region with its own structural conditions, historical development, and operational dynamics.</text:p>
      <text:p text:style-name="Text_20_body">Although all Zones follow the same fundamental principles, they need not evolve in the same way.</text:p>
      <text:p text:style-name="Text_20_body">Different histories produce different structures.</text:p>
      <text:p text:style-name="Text_20_body">Different structures produce different futures.</text:p>
      <text:p text:style-name="Text_20_body">Comparing Zones therefore provides one of the Institute's most valuable research methods.</text:p>
      <text:p text:style-name="Horizontal_20_Line"/>
      <text:h text:style-name="Heading_20_2" text:outline-level="2">Worlds</text:h>
      <text:p text:style-name="Text_20_body">Each observed world develops independently.</text:p>
      <text:p text:style-name="Text_20_body">A world possesses its own history, structure, memory, constraints, and evolutionary trajectory.</text:p>
      <text:p text:style-name="Text_20_body">Two worlds generated from identical initial conditions will remain identical only while every subsequent operation remains identical.</text:p>
      <text:p text:style-name="Text_20_body">A single differing selection is sufficient to begin structural divergence.</text:p>
      <text:p text:style-name="Text_20_body"><text:soft-page-break/>Over time, even small differences may produce profoundly different worlds.</text:p>
      <text:p text:style-name="Horizontal_20_Line"/>
      <text:h text:style-name="Heading_20_2" text:outline-level="2">Seeds</text:h>
      <text:p text:style-name="Text_20_body">Every world begins from a <text:span text:style-name="Strong_20_Emphasis">Seed</text:span>.</text:p>
      <text:p text:style-name="Text_20_body">A Seed defines the initial conditions from which the world's first distinctions emerge.</text:p>
      <text:p text:style-name="Text_20_body">Given the same Seed and identical experimental conditions, the world develops identically.</text:p>
      <text:p text:style-name="Text_20_body">This reproducibility allows observations to be verified, repeated, and compared.</text:p>
      <text:p text:style-name="Text_20_body">Changing the Seed does not merely create another version of the same world.</text:p>
      <text:p text:style-name="Text_20_body">It creates another history.</text:p>
      <text:p text:style-name="Horizontal_20_Line"/>
      <text:h text:style-name="Heading_20_2" text:outline-level="2">Stability and Change</text:h>
      <text:p text:style-name="Text_20_body">No world is permanently stable.</text:p>
      <text:p text:style-name="Text_20_body">Periods of apparent equilibrium are temporary structural configurations.</text:p>
      <text:p text:style-name="Text_20_body">As distinctions accumulate, structures evolve.</text:p>
      <text:p text:style-name="Text_20_body">Some changes are gradual.</text:p>
      <text:p text:style-name="Text_20_body">Others occur suddenly after long periods of stability.</text:p>
      <text:p text:style-name="Text_20_body">The Institute therefore regards stability not as the absence of change, but as one possible pattern within continuous transformation.</text:p>
      <text:p text:style-name="Horizontal_20_Line"/>
      <text:h text:style-name="Heading_20_2" text:outline-level="2">Observation</text:h>
      <text:p text:style-name="Text_20_body">The world cannot be directed.</text:p>
      <text:p text:style-name="Text_20_body">It can only be observed.</text:p>
      <text:p text:style-name="Text_20_body">Observation records what has occurred without altering the underlying conditions.</text:p>
      <text:p text:style-name="Text_20_body">For this reason, every investigation conducted by The Observatory begins with observation before intervention is considered.</text:p>
      <text:p text:style-name="Text_20_body">Understanding always precedes experimentation.</text:p>
      <text:p text:style-name="Horizontal_20_Line"/>
      <text:p text:style-name="Text_20_body">The world is neither random nor deterministic in any simple sense.</text:p>
      <text:p text:style-name="Text_20_body">Its future emerges continuously from the interaction between history, structure, constraints, and selection.</text:p>
      <text:p text:style-name="Text_20_body">The following chapter describes this process in detail by examining the complete operational cycle through which every new state of the world is produced.</text:p>
      <text:h text:style-name="Heading_20_1" text:outline-level="1"><text:soft-page-break/>Chapter IV</text:h>
      <text:h text:style-name="Heading_20_1" text:outline-level="1">The Operational Cycle</text:h>
      <text:p text:style-name="Text_20_body">Every observable change within the world is produced through the same recurring process.</text:p>
      <text:p text:style-name="Text_20_body">Although the consequences may differ—from the emergence of a new structure to the collapse of an existing one—the underlying sequence remains the same.</text:p>
      <text:p text:style-name="Text_20_body">Each operation contributes to the history of the world and influences every operation that follows.</text:p>
      <text:p text:style-name="Horizontal_20_Line"/>
      <text:h text:style-name="Heading_20_2" text:outline-level="2">Step 1 — The Existing World</text:h>
      <text:p text:style-name="Text_20_body">Every operation begins with the world as it currently exists.</text:p>
      <text:p text:style-name="Text_20_body">Its history cannot be changed.</text:p>
      <text:p text:style-name="Text_20_body">Its structure has already been formed.</text:p>
      <text:p text:style-name="Text_20_body">Its memory continues to influence the present.</text:p>
      <text:p text:style-name="Text_20_body">Its constraints define what is currently possible.</text:p>
      <text:p text:style-name="Text_20_body">No operation begins in isolation.</text:p>
      <text:p text:style-name="Text_20_body">Every operation inherits the consequences of everything that came before.</text:p>
      <text:p text:style-name="Horizontal_20_Line"/>
      <text:h text:style-name="Heading_20_2" text:outline-level="2">Step 2 — Potential Space</text:h>
      <text:p text:style-name="Text_20_body">From the current state of the world, a new <text:span text:style-name="Strong_20_Emphasis">Potential Space</text:span> emerges.</text:p>
      <text:p text:style-name="Text_20_body">Potential Space contains every distinction that could be made under present conditions.</text:p>
      <text:p text:style-name="Text_20_body">It is not an inventory of future events.</text:p>
      <text:p text:style-name="Text_20_body">It is the horizon of possibilities permitted by the world's current structure.</text:p>
      <text:p text:style-name="Text_20_body">As history changes, Potential Space changes with it.</text:p>
      <text:p text:style-name="Horizontal_20_Line"/>
      <text:h text:style-name="Heading_20_2" text:outline-level="2">Step 3 — Candidate Generation</text:h>
      <text:p text:style-name="Text_20_body">Not every possibility is considered equally.</text:p>
      <text:p text:style-name="Text_20_body">The world generates a finite collection of <text:span text:style-name="Strong_20_Emphasis">selection candidates</text:span> drawn from Potential Space.</text:p>
      <text:p text:style-name="Text_20_body">These candidates represent distinctions that are currently available for selection.</text:p>
      <text:p text:style-name="Text_20_body">Their composition depends upon the world's history, memory, structural organisation, and local conditions.</text:p>
      <text:p text:style-name="Horizontal_20_Line"/>
      <text:h text:style-name="Heading_20_2" text:outline-level="2"><text:soft-page-break/>Step 4 — Selection</text:h>
      <text:p text:style-name="Text_20_body">The generated candidates are evaluated.</text:p>
      <text:p text:style-name="Text_20_body">Selection does not occur independently.</text:p>
      <text:p text:style-name="Text_20_body">Every candidate is influenced simultaneously by multiple structural contexts.</text:p>
      <text:p text:style-name="Text_20_body">Among these are:</text:p>
      <text:list xml:id="list4517669141187247484" text:style-name="L2">
        <text:list-item>
          <text:p text:style-name="P7">Structural organisation </text:p>
        </text:list-item>
        <text:list-item>
          <text:p text:style-name="P7">Historical influence </text:p>
        </text:list-item>
        <text:list-item>
          <text:p text:style-name="P7">Semantic relationships </text:p>
        </text:list-item>
        <text:list-item>
          <text:p text:style-name="P7">Dynamic conditions </text:p>
        </text:list-item>
        <text:list-item>
          <text:p text:style-name="P7">Ecological interactions </text:p>
        </text:list-item>
        <text:list-item>
          <text:p text:style-name="P2">Stochastic variation </text:p>
        </text:list-item>
      </text:list>
      <text:p text:style-name="Text_20_body">No single context determines the outcome.</text:p>
      <text:p text:style-name="Text_20_body">Selection emerges from their combined influence.</text:p>
      <text:p text:style-name="Horizontal_20_Line"/>
      <text:h text:style-name="Heading_20_2" text:outline-level="2">Step 5 — Actualisation</text:h>
      <text:p text:style-name="Text_20_body">One or more selected candidates become actualisations.</text:p>
      <text:p text:style-name="Text_20_body">An actualisation is the moment at which possibility becomes reality.</text:p>
      <text:p text:style-name="Text_20_body">Only actualisations directly alter the world.</text:p>
      <text:p text:style-name="Text_20_body">Every actualisation immediately becomes part of history.</text:p>
      <text:p text:style-name="Horizontal_20_Line"/>
      <text:h text:style-name="Heading_20_2" text:outline-level="2">Step 6 — Structural Update</text:h>
      <text:p text:style-name="Text_20_body">Once an actualisation has occurred, the world's organisation changes.</text:p>
      <text:p text:style-name="Text_20_body">Structure is neither stored nor rebuilt.</text:p>
      <text:p text:style-name="Text_20_body">It is continuously reshaped by accumulated history.</text:p>
      <text:p text:style-name="Text_20_body">Some changes reinforce existing patterns.</text:p>
      <text:p text:style-name="Text_20_body">Others weaken them.</text:p>
      <text:p text:style-name="Text_20_body">Occasionally, entirely new structural organisations emerge.</text:p>
      <text:p text:style-name="Horizontal_20_Line"/>
      <text:h text:style-name="Heading_20_2" text:outline-level="2">Step 7 — Memory</text:h>
      <text:p text:style-name="Text_20_body">Every actualisation influences memory.</text:p>
      <text:p text:style-name="Text_20_body">Frequently reinforced patterns become increasingly significant.</text:p>
      <text:p text:style-name="Text_20_body">Patterns that are no longer reinforced gradually lose structural influence.</text:p>
      <text:p text:style-name="Text_20_body">Memory therefore evolves continuously.</text:p>
      <text:p text:style-name="Text_20_body">The world remembers through continued relevance rather than permanent storage.</text:p>
      <text:p text:style-name="Horizontal_20_Line"><text:soft-page-break/></text:p>
      <text:h text:style-name="Heading_20_2" text:outline-level="2">Step 8 — A New World State</text:h>
      <text:p text:style-name="Text_20_body">The operational cycle concludes with a new state of the world.</text:p>
      <text:p text:style-name="Text_20_body">History has grown.</text:p>
      <text:p text:style-name="Text_20_body">Structure has changed.</text:p>
      <text:p text:style-name="Text_20_body">Memory has adapted.</text:p>
      <text:p text:style-name="Text_20_body">Potential Space has been reshaped.</text:p>
      <text:p text:style-name="Text_20_body">The next operation begins immediately from this new state.</text:p>
      <text:p text:style-name="Text_20_body">The cycle has no final step.</text:p>
      <text:p text:style-name="Text_20_body">As long as the world exists, the process continues.</text:p>
      <text:p text:style-name="Horizontal_20_Line"/>
      <text:h text:style-name="Heading_20_2" text:outline-level="2">Continuous Evolution</text:h>
      <text:p text:style-name="Text_20_body">No operation can be understood independently.</text:p>
      <text:p text:style-name="Text_20_body">Every operation inherits a history while simultaneously becoming part of the history inherited by future operations.</text:p>
      <text:p text:style-name="Text_20_body">The world therefore develops through continuous structural accumulation rather than isolated events.</text:p>
      <text:p text:style-name="Text_20_body">Observation reveals individual operations.</text:p>
      <text:p text:style-name="Text_20_body">Understanding requires observing many thousands of them.</text:p>
      <text:p text:style-name="Horizontal_20_Line"/>
      <text:p text:style-name="Text_20_body">Every observation, publication, and experiment conducted by The Observatory is ultimately an attempt to understand the long-term consequences of this operational cycle.</text:p>
      <text:p text:style-name="Text_20_body">The following chapter explains how the Institute observes these processes without altering them.</text:p>
      <text:h text:style-name="Heading_20_1" text:outline-level="1">Chapter V</text:h>
      <text:h text:style-name="Heading_20_1" text:outline-level="1">Observation</text:h>
      <text:p text:style-name="Text_20_body">Observation is the foundation of all research conducted at The Observatory.</text:p>
      <text:p text:style-name="Text_20_body">Before the world can be understood, it must first be allowed to reveal itself.</text:p>
      <text:p text:style-name="Text_20_body">For this reason, observation is always performed without intervention.</text:p>
      <text:p text:style-name="Text_20_body">The purpose of observation is not to confirm expectations.</text:p>
      <text:p text:style-name="Text_20_body">Its purpose is to discover what would have happened regardless of the observer.</text:p>
      <text:p text:style-name="Horizontal_20_Line"/>
      <text:h text:style-name="Heading_20_2" text:outline-level="2"><text:soft-page-break/>The Observation World</text:h>
      <text:p text:style-name="Text_20_body">Every investigation begins with an <text:span text:style-name="Strong_20_Emphasis">Observation World</text:span>.</text:p>
      <text:p text:style-name="Text_20_body">An Observation World develops without external influence.</text:p>
      <text:p text:style-name="Text_20_body">No parameters are altered.</text:p>
      <text:p text:style-name="Text_20_body">No interventions are introduced.</text:p>
      <text:p text:style-name="Text_20_body">No outcomes are encouraged or prevented.</text:p>
      <text:p text:style-name="Text_20_body">The Institute records only what emerges naturally from the world's own operation.</text:p>
      <text:p text:style-name="Text_20_body">Observation therefore establishes the reference against which all future experiments are compared.</text:p>
      <text:p text:style-name="Horizontal_20_Line"/>
      <text:h text:style-name="Heading_20_2" text:outline-level="2">What Is Observed</text:h>
      <text:p text:style-name="Text_20_body">The Observatory does not observe isolated events.</text:p>
      <text:p text:style-name="Text_20_body">It observes patterns.</text:p>
      <text:p text:style-name="Text_20_body">Among the phenomena routinely examined are:</text:p>
      <text:list xml:id="list6477400129959273761" text:style-name="L3">
        <text:list-item>
          <text:p text:style-name="P8">The emergence of new structures. </text:p>
        </text:list-item>
        <text:list-item>
          <text:p text:style-name="P8">The persistence of existing structures. </text:p>
        </text:list-item>
        <text:list-item>
          <text:p text:style-name="P8">Structural transitions. </text:p>
        </text:list-item>
        <text:list-item>
          <text:p text:style-name="P8">Communication patterns. </text:p>
        </text:list-item>
        <text:list-item>
          <text:p text:style-name="P8">Long-term historical development. </text:p>
        </text:list-item>
        <text:list-item>
          <text:p text:style-name="P8">Recurring cycles. </text:p>
        </text:list-item>
        <text:list-item>
          <text:p text:style-name="P8">Unexpected behaviour. </text:p>
        </text:list-item>
        <text:list-item>
          <text:p text:style-name="P8">Rare events. </text:p>
        </text:list-item>
        <text:list-item>
          <text:p text:style-name="P3">Periods of stability and instability. </text:p>
        </text:list-item>
      </text:list>
      <text:p text:style-name="Text_20_body">Individual events are significant only insofar as they contribute to larger structural processes.</text:p>
      <text:p text:style-name="Horizontal_20_Line"/>
      <text:h text:style-name="Heading_20_2" text:outline-level="2">Publications</text:h>
      <text:p text:style-name="Text_20_body">Observations are preserved as publications.</text:p>
      <text:p text:style-name="Text_20_body">A publication is not a raw record of events.</text:p>
      <text:p text:style-name="Text_20_body">It is a structured interpretation of observational evidence produced by members of the Faculty.</text:p>
      <text:p text:style-name="Text_20_body">Each publication contributes to the Observatory Archive and may later become evidence for further analysis.</text:p>
      <text:p text:style-name="Text_20_body">No publication is considered final.</text:p>
      <text:p text:style-name="Text_20_body">As new observations accumulate, previous conclusions may be revised.</text:p>
      <text:p text:style-name="Horizontal_20_Line"/>
      <text:h text:style-name="Heading_20_2" text:outline-level="2">The Faculty</text:h>
      <text:p text:style-name="Text_20_body">Observation is a collaborative process.</text:p>
      <text:p text:style-name="Text_20_body"><text:soft-page-break/>Different members of the Faculty examine the same world from different perspectives.</text:p>
      <text:p text:style-name="Text_20_body"><text:span text:style-name="Strong_20_Emphasis">Nash</text:span> produces primary observational reports by identifying significant structural developments within the world.</text:p>
      <text:p text:style-name="Text_20_body"><text:span text:style-name="Strong_20_Emphasis">The Systems Theorist</text:span> examines Nash's reports to identify systemic behaviour, feedback processes, structural dependencies, and emergent organisation.</text:p>
      <text:p text:style-name="Text_20_body"><text:span text:style-name="Strong_20_Emphasis">The Historian</text:span> reconstructs coherent historical narratives from the accumulated observations, describing how societies, institutions, cultures, and historical periods emerge over time.</text:p>
      <text:p text:style-name="Text_20_body"><text:span text:style-name="Strong_20_Emphasis">Der Archivar</text:span> preserves every publication, maintains the Observatory Archive, and ensures that observations remain accessible for future generations of researchers.</text:p>
      <text:p text:style-name="Text_20_body">No single publication represents the Institute's complete understanding.</text:p>
      <text:p text:style-name="Text_20_body">Knowledge emerges through the continued accumulation of complementary perspectives.</text:p>
      <text:p text:style-name="Horizontal_20_Line"/>
      <text:h text:style-name="Heading_20_2" text:outline-level="2">Longitudinal Observation</text:h>
      <text:p text:style-name="Text_20_body">Individual observations rarely explain a world.</text:p>
      <text:p text:style-name="Text_20_body">Meaning emerges through comparison across time.</text:p>
      <text:p text:style-name="Text_20_body">For this reason, the Institute performs repeated observations throughout the life of a world.</text:p>
      <text:p text:style-name="Text_20_body">Reports separated by decades often reveal structural developments invisible within shorter periods.</text:p>
      <text:p text:style-name="Text_20_body">The Observatory therefore studies trajectories rather than moments.</text:p>
      <text:p text:style-name="Horizontal_20_Line"/>
      <text:h text:style-name="Heading_20_2" text:outline-level="2">Objectivity</text:h>
      <text:p text:style-name="Text_20_body">Complete objectivity is neither assumed nor required.</text:p>
      <text:p text:style-name="Text_20_body">Every publication reflects the perspective of the researcher who produced it.</text:p>
      <text:p text:style-name="Text_20_body">Objectivity emerges not from the absence of interpretation, but from the coexistence of multiple independent interpretations built upon the same observational record.</text:p>
      <text:p text:style-name="Text_20_body">Agreement strengthens confidence.</text:p>
      <text:p text:style-name="Text_20_body">Disagreement often produces new discoveries.</text:p>
      <text:p text:style-name="Horizontal_20_Line"/>
      <text:h text:style-name="Heading_20_2" text:outline-level="2">Observation Before Explanation</text:h>
      <text:p text:style-name="Text_20_body">The Institute maintains a simple methodological principle.</text:p>
      <text:p text:style-name="Text_20_body">Observe first.</text:p>
      <text:p text:style-name="Text_20_body">Explain later.</text:p>
      <text:p text:style-name="Text_20_body">A convincing explanation unsupported by observation has no scientific value.</text:p>
      <text:p text:style-name="Text_20_body">An unexplained observation, however, remains valuable because it may become understandable in the future.</text:p>
      <text:p text:style-name="Text_20_body">For this reason, observations are never discarded merely because they resist explanation.</text:p>
      <text:p text:style-name="Horizontal_20_Line"><text:soft-page-break/></text:p>
      <text:p text:style-name="Text_20_body">Observation answers one question:</text:p>
      <text:p text:style-name="Text_20_body"><text:span text:style-name="Strong_20_Emphasis">What happened?</text:span></text:p>
      <text:p text:style-name="Text_20_body">The following chapter addresses a different question:</text:p>
      <text:p text:style-name="Text_20_body"><text:span text:style-name="Strong_20_Emphasis">What would have happened if the world had been different?</text:span></text:p>
      <text:h text:style-name="Heading_20_1" text:outline-level="1">Chapter VI</text:h>
      <text:h text:style-name="Heading_20_1" text:outline-level="1">Experiment</text:h>
      <text:p text:style-name="Text_20_body">Observation reveals how a world develops.</text:p>
      <text:p text:style-name="Text_20_body">Experiment seeks to understand why.</text:p>
      <text:p text:style-name="Text_20_body">The purpose of experimentation is not to improve a world, optimise its development, or produce desirable outcomes.</text:p>
      <text:p text:style-name="Text_20_body">Its purpose is to increase understanding.</text:p>
      <text:p text:style-name="Text_20_body">Every experiment begins with a question.</text:p>
      <text:p text:style-name="Horizontal_20_Line"/>
      <text:h text:style-name="Heading_20_2" text:outline-level="2">The Experimental Principle</text:h>
      <text:p text:style-name="Text_20_body">An experiment consists of a controlled intervention performed on a world whose normal development is already known.</text:p>
      <text:p text:style-name="Text_20_body">The Observatory compares the experimental world with an identical Observation World.</text:p>
      <text:p text:style-name="Text_20_body">Any differences observed after the intervention can therefore be attributed to the intervention itself.</text:p>
      <text:p text:style-name="Text_20_body">Without comparison, there is no experiment.</text:p>
      <text:p text:style-name="Text_20_body">Only variation.</text:p>
      <text:p text:style-name="Horizontal_20_Line"/>
      <text:h text:style-name="Heading_20_2" text:outline-level="2">Observation and Experiment</text:h>
      <text:p text:style-name="Text_20_body">Every experiment requires two worlds.</text:p>
      <text:p text:style-name="Text_20_body">The first is the <text:span text:style-name="Strong_20_Emphasis">Observation World</text:span>.</text:p>
      <text:p text:style-name="Text_20_body">The second is the <text:span text:style-name="Strong_20_Emphasis">Experiment World</text:span>.</text:p>
      <text:p text:style-name="Text_20_body">Both begin from the same Seed.</text:p>
      <text:p text:style-name="Text_20_body">Both share identical initial conditions.</text:p>
      <text:p text:style-name="Text_20_body">They evolve identically until an intervention is introduced.</text:p>
      <text:p text:style-name="Text_20_body">From that moment onward, their histories diverge.</text:p>
      <text:p text:style-name="Text_20_body">The differences between them become the subject of investigation.</text:p>
      <text:p text:style-name="Horizontal_20_Line"/>
      <text:h text:style-name="Heading_20_2" text:outline-level="2"><text:soft-page-break/>Interventions</text:h>
      <text:p text:style-name="Text_20_body">An intervention alters one or more conditions governing the development of a world.</text:p>
      <text:p text:style-name="Text_20_body">Interventions do not rewrite history.</text:p>
      <text:p text:style-name="Text_20_body">They influence only future operations.</text:p>
      <text:p text:style-name="Text_20_body">Examples include changes to structural coupling, memory, selection dynamics, communication, or other experimentally controlled variables.</text:p>
      <text:p text:style-name="Text_20_body">The objective is not to discover whether change occurs.</text:p>
      <text:p text:style-name="Text_20_body">Change is inevitable.</text:p>
      <text:p text:style-name="Text_20_body">The objective is to understand <text:span text:style-name="Strong_20_Emphasis">which changes matter, when they matter, and why</text:span>.</text:p>
      <text:p text:style-name="Horizontal_20_Line"/>
      <text:h text:style-name="Heading_20_2" text:outline-level="2">Reproducibility</text:h>
      <text:p text:style-name="Text_20_body">Every experiment conducted at The Observatory is reproducible.</text:p>
      <text:p text:style-name="Text_20_body">The Seed, intervention, timing, and experimental conditions are permanently recorded.</text:p>
      <text:p text:style-name="Text_20_body">Any researcher should be able to recreate the experiment and obtain the same developmental trajectory.</text:p>
      <text:p text:style-name="Text_20_body">Reproducibility is essential.</text:p>
      <text:p text:style-name="Text_20_body">An experiment that cannot be repeated cannot contribute reliably to scientific knowledge.</text:p>
      <text:p text:style-name="Horizontal_20_Line"/>
      <text:h text:style-name="Heading_20_2" text:outline-level="2">Comparison</text:h>
      <text:p text:style-name="Text_20_body">The value of an experiment lies in comparison.</text:p>
      <text:p text:style-name="Text_20_body">Researchers examine how two worlds that once shared the same history gradually become different.</text:p>
      <text:p text:style-name="Text_20_body">Some interventions produce immediate structural consequences.</text:p>
      <text:p text:style-name="Text_20_body">Others remain almost invisible for long periods before eventually transforming the entire world.</text:p>
      <text:p text:style-name="Text_20_body">The Observatory is particularly interested in delayed effects.</text:p>
      <text:p text:style-name="Text_20_body">Small interventions sometimes produce profound historical consequences.</text:p>
      <text:p text:style-name="Text_20_body">Large interventions sometimes produce almost none.</text:p>
      <text:p text:style-name="Horizontal_20_Line"/>
      <text:h text:style-name="Heading_20_2" text:outline-level="2">Negative Results</text:h>
      <text:p text:style-name="Text_20_body">Not every intervention produces measurable differences.</text:p>
      <text:p text:style-name="Text_20_body">Such experiments are not regarded as failures.</text:p>
      <text:p text:style-name="Text_20_body">They establish the conditions under which particular variables do <text:span text:style-name="Strong_20_Emphasis">not</text:span> influence the development of the world.</text:p>
      <text:p text:style-name="Text_20_body">Negative results therefore contribute to the Institute's understanding as much as successful interventions.</text:p>
      <text:p text:style-name="Horizontal_20_Line"/>
      <text:h text:style-name="Heading_20_2" text:outline-level="2"><text:soft-page-break/>Documentation</text:h>
      <text:p text:style-name="Text_20_body">Every experiment becomes part of the Observatory Archive.</text:p>
      <text:p text:style-name="Text_20_body">Experimental reports record:</text:p>
      <text:list xml:id="list6736391211024312231" text:style-name="L4">
        <text:list-item>
          <text:p text:style-name="P9">The research question. </text:p>
        </text:list-item>
        <text:list-item>
          <text:p text:style-name="P9">The Observation World. </text:p>
        </text:list-item>
        <text:list-item>
          <text:p text:style-name="P9">The Experiment World. </text:p>
        </text:list-item>
        <text:list-item>
          <text:p text:style-name="P9">The intervention performed. </text:p>
        </text:list-item>
        <text:list-item>
          <text:p text:style-name="P9">The observed differences. </text:p>
        </text:list-item>
        <text:list-item>
          <text:p text:style-name="P4">The conclusions drawn. </text:p>
        </text:list-item>
      </text:list>
      <text:p text:style-name="Text_20_body">Future researchers may revisit any experiment as new theoretical frameworks emerge.</text:p>
      <text:p text:style-name="Text_20_body">No experiment is ever considered permanently closed.</text:p>
      <text:p text:style-name="Horizontal_20_Line"/>
      <text:h text:style-name="Heading_20_2" text:outline-level="2">Understanding Through Difference</text:h>
      <text:p text:style-name="Text_20_body">Observation explains what happened.</text:p>
      <text:p text:style-name="Text_20_body">Experiment explains what changed.</text:p>
      <text:p text:style-name="Text_20_body">Neither is sufficient alone.</text:p>
      <text:p text:style-name="Text_20_body">Observation without experiment cannot establish causation.</text:p>
      <text:p text:style-name="Text_20_body">Experiment without observation lacks a reliable point of comparison.</text:p>
      <text:p text:style-name="Text_20_body">Together they form the methodological foundation of The Observatory.</text:p>
      <text:p text:style-name="Horizontal_20_Line"/>
      <text:p text:style-name="Text_20_body">Every experiment adds another comparison to the Observatory Archive.</text:p>
      <text:p text:style-name="Text_20_body">Taken individually, they answer specific questions.</text:p>
      <text:p text:style-name="Text_20_body">Taken together, they gradually reveal the principles governing the world itself.</text:p>
      <text:h text:style-name="Heading_20_1" text:outline-level="1">Chapter VII</text:h>
      <text:h text:style-name="Heading_20_1" text:outline-level="1">Reference</text:h>
      <text:p text:style-name="Text_20_body">This chapter provides concise definitions of the concepts used throughout the handbook.</text:p>
      <text:p text:style-name="Text_20_body">The definitions are intended as practical reference material.</text:p>
      <text:p text:style-name="Text_20_body">For discussion and theoretical background, readers should consult the relevant chapters.</text:p>
      <text:p text:style-name="Horizontal_20_Line"/>
      <text:h text:style-name="Heading_20_2" text:outline-level="2">Glossary</text:h>
      <text:h text:style-name="Heading_20_3" text:outline-level="3">Actualisation</text:h>
      <text:p text:style-name="Text_20_body">The process through which a selected possibility becomes part of the world's history.</text:p>
      <text:p text:style-name="Horizontal_20_Line"><text:soft-page-break/></text:p>
      <text:h text:style-name="Heading_20_3" text:outline-level="3">Constraint</text:h>
      <text:p text:style-name="Text_20_body">A condition that shapes Potential Space by influencing which selections are possible.</text:p>
      <text:p text:style-name="Text_20_body">Constraints do not perform operations.</text:p>
      <text:p text:style-name="Text_20_body">They define the circumstances under which operations occur.</text:p>
      <text:p text:style-name="Horizontal_20_Line"/>
      <text:h text:style-name="Heading_20_3" text:outline-level="3">Distinction</text:h>
      <text:p text:style-name="Text_20_body">The fundamental operation from which every observable phenomenon ultimately arises.</text:p>
      <text:p text:style-name="Text_20_body">Every operation begins with a distinction.</text:p>
      <text:p text:style-name="Horizontal_20_Line"/>
      <text:h text:style-name="Heading_20_3" text:outline-level="3">Emergence</text:h>
      <text:p text:style-name="Text_20_body">The appearance of larger structural patterns through the interaction of many local operations.</text:p>
      <text:p text:style-name="Text_20_body">Emergence is an observed consequence rather than an independent mechanism.</text:p>
      <text:p text:style-name="Horizontal_20_Line"/>
      <text:h text:style-name="Heading_20_3" text:outline-level="3">Experiment World</text:h>
      <text:p text:style-name="Text_20_body">A world in which one or more controlled interventions have been introduced for scientific investigation.</text:p>
      <text:p text:style-name="Horizontal_20_Line"/>
      <text:h text:style-name="Heading_20_3" text:outline-level="3">History</text:h>
      <text:p text:style-name="Text_20_body">The complete record of all actualisations that have occurred within a world.</text:p>
      <text:p text:style-name="Text_20_body">History is permanent.</text:p>
      <text:p text:style-name="Horizontal_20_Line"/>
      <text:h text:style-name="Heading_20_3" text:outline-level="3">Memory</text:h>
      <text:p text:style-name="Text_20_body">The active portion of history that continues to influence future operations.</text:p>
      <text:p text:style-name="Horizontal_20_Line"/>
      <text:h text:style-name="Heading_20_3" text:outline-level="3">Observation World</text:h>
      <text:p text:style-name="Text_20_body">A world allowed to develop without intervention.</text:p>
      <text:p text:style-name="Text_20_body">Observation Worlds provide the baseline for comparison.</text:p>
      <text:p text:style-name="Horizontal_20_Line"/>
      <text:h text:style-name="Heading_20_3" text:outline-level="3"><text:soft-page-break/>Potential Space</text:h>
      <text:p text:style-name="Text_20_body">The complete set of possibilities currently available to the world.</text:p>
      <text:p text:style-name="Text_20_body">Potential Space changes continuously as structure evolves.</text:p>
      <text:p text:style-name="Horizontal_20_Line"/>
      <text:h text:style-name="Heading_20_3" text:outline-level="3">Seed</text:h>
      <text:p text:style-name="Text_20_body">The initial conditions from which a world develops.</text:p>
      <text:p text:style-name="Text_20_body">Identical Seeds produce identical worlds unless later interventions differ.</text:p>
      <text:p text:style-name="Horizontal_20_Line"/>
      <text:h text:style-name="Heading_20_3" text:outline-level="3">Selection</text:h>
      <text:p text:style-name="Text_20_body">The process through which one or more possibilities become actualisations.</text:p>
      <text:p text:style-name="Horizontal_20_Line"/>
      <text:h text:style-name="Heading_20_3" text:outline-level="3">Selection Candidate</text:h>
      <text:p text:style-name="Text_20_body">A possibility generated from Potential Space and considered during selection.</text:p>
      <text:p text:style-name="Horizontal_20_Line"/>
      <text:h text:style-name="Heading_20_3" text:outline-level="3">Structure</text:h>
      <text:p text:style-name="Text_20_body">The persistent influence of history upon future selections.</text:p>
      <text:p text:style-name="Text_20_body">Structure cannot be observed directly.</text:p>
      <text:p text:style-name="Text_20_body">It is inferred from its effects.</text:p>
      <text:p text:style-name="Horizontal_20_Line"/>
      <text:h text:style-name="Heading_20_3" text:outline-level="3">World</text:h>
      <text:p text:style-name="Text_20_body">An independent developmental history possessing its own structure, memory, constraints, and evolution.</text:p>
      <text:p text:style-name="Horizontal_20_Line"/>
      <text:h text:style-name="Heading_20_3" text:outline-level="3">Zone</text:h>
      <text:p text:style-name="Text_20_body">A region within a world possessing its own local history and structural conditions.</text:p>
      <text:p text:style-name="Horizontal_20_Line"/>
      <text:h text:style-name="Heading_20_2" text:outline-level="2">The Observatory Archive</text:h>
      <text:p text:style-name="Text_20_body">Every observation, publication, experiment, and handbook edition produced by the Institute is preserved within the Observatory Archive.</text:p>
      <text:p text:style-name="Text_20_body">The Archive exists to ensure that no observation is permanently lost and that every conclusion can be traced to its original evidence.</text:p>
      <text:p text:style-name="Text_20_body"><text:soft-page-break/>Researchers are encouraged to consult earlier publications, including those later superseded.</text:p>
      <text:p text:style-name="Text_20_body">An obsolete interpretation may still contain observations of lasting scientific value.</text:p>
      <text:p text:style-name="Horizontal_20_Line"/>
      <text:h text:style-name="Heading_20_2" text:outline-level="2">Citation Standard</text:h>
      <text:p text:style-name="Text_20_body">The Observatory recommends citing material according to the following format:</text:p>
      <text:p text:style-name="Quotations"><text:span text:style-name="Strong_20_Emphasis">Author. Title. World. Observation or Experiment. Edition. Year.</text:span></text:p>
      <text:p text:style-name="Text_20_body">Example:</text:p>
      <text:p text:style-name="Quotations">Nash. <text:span text:style-name="Emphasis">Observation 014</text:span>. World 3DB51992. Observation. Seventh Edition. 2026.</text:p>
      <text:p text:style-name="Horizontal_20_Line"/>
      <text:h text:style-name="Heading_20_2" text:outline-level="2">Closing Statement</text:h>
      <text:p text:style-name="Text_20_body">The purpose of this handbook is not to provide final answers.</text:p>
      <text:p text:style-name="Text_20_body">Its purpose is to establish a common language through which observations can be described, experiments can be reproduced, and understanding can gradually accumulate.</text:p>
      <text:p text:style-name="Text_20_body">Every edition reflects the current state of the Institute's knowledge.</text:p>
      <text:p text:style-name="Text_20_body">Every future edition begins where this one ends.</text:p>
      <text:p text:style-name="Horizontal_20_Line"/>
      <text:p text:style-name="Text_20_body"><text:span text:style-name="Strong_20_Emphasis">Ab una distinctione omnia.</text:span></text:p>
      <text:p text:style-name="Horizontal_20_Line"/>
      <text:p text:style-name="Text_20_body">Jag skulle faktiskt göra <text:span text:style-name="Strong_20_Emphasis">en sista ändring</text:span> innan du publicerar handboken.</text:p>
      <text:p text:style-name="Text_20_body">Lägg till en sista sida efter detta.</text:p>
      <text:p text:style-name="Text_20_body">Inte ett kapitel.</text:p>
      <text:p text:style-name="Text_20_body">En ensam sida.</text:p>
      <text:p text:style-name="Horizontal_20_Line"/>
      <text:h text:style-name="Heading_20_1" text:outline-level="1">Further Reading</text:h>
      <text:list xml:id="list8935846551445690506" text:style-name="L5">
        <text:list-item>
          <text:p text:style-name="P10"><text:span text:style-name="Strong_20_Emphasis">Spencer-Brown, G.</text:span> <text:span text:style-name="Emphasis">Laws of Form.</text:span> 1969. </text:p>
        </text:list-item>
        <text:list-item>
          <text:p text:style-name="P10">The Observatory Archive. </text:p>
        </text:list-item>
        <text:list-item>
          <text:p text:style-name="P10">Published Observations. </text:p>
        </text:list-item>
        <text:list-item>
          <text:p text:style-name="P10">Systems Reviews. </text:p>
        </text:list-item>
        <text:list-item>
          <text:p text:style-name="P10">Historical Narratives. </text:p>
        </text:list-item>
        <text:list-item>
          <text:p text:style-name="P5">Student Handbook.</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v" fo:country="S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sv" fo:country="S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Arial1"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Quotations" style:family="paragraph" style:parent-style-name="Standard" style:class="html">
      <style:paragraph-properties fo:margin-left="1cm" fo:margin-right="1cm" fo:margin-top="0cm" fo:margin-bottom="0.499cm" fo:text-indent="0cm" style:auto-text-indent="fals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7-30T16:54:13.15</meta:creation-date>
    <meta:document-statistic meta:table-count="0" meta:image-count="0" meta:object-count="0" meta:page-count="18" meta:paragraph-count="453" meta:word-count="3700" meta:character-count="26661"/>
    <dc:date>2026-07-30T16:58:44.41</dc:date>
    <meta:editing-duration>PT4M31S</meta:editing-duration>
    <meta:editing-cycles>1</meta:editing-cycles>
    <meta:generator>OpenOffice/4.1.16$Win32 OpenOffice.org_project/4116m3$Build-9816</meta:generator>
  </office:meta>
</office:document-meta>
</file>